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able_20_Contents">
      <style:text-properties style:font-name="Verdana" fo:font-size="10pt" officeooo:paragraph-rsid="0011c0a6" style:font-size-asian="10pt" style:font-size-complex="10pt"/>
    </style:style>
    <style:style style:name="P2" style:family="paragraph" style:parent-style-name="Table_20_Contents">
      <style:text-properties style:font-name="Verdana" fo:font-size="10pt" officeooo:rsid="0007dac4" officeooo:paragraph-rsid="0011c0a6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Dom rodzinny jest zwykle miejscem, gdzie wyładowuje się nagromadzone w ciągu dnia urazy. Jest miejscem oczyszczenia, w którym można pozwolić sobie na więcej niż poza domem.”</text:p>
      <text:p text:style-name="P2"/>
      <text:p text:style-name="P2">Antoni Kępińsk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8-09T12:28:15.629000000</meta:creation-date>
    <dc:date>2017-08-23T13:24:26.374000000</dc:date>
    <meta:editing-duration>PT1M14S</meta:editing-duration>
    <meta:editing-cycles>4</meta:editing-cycles>
    <meta:generator>LibreOffice/5.4.0.3$Windows_x86 LibreOffice_project/7556cbc6811c9d992f4064ab9287069087d7f62c</meta:generator>
    <meta:document-statistic meta:table-count="0" meta:image-count="0" meta:object-count="0" meta:page-count="1" meta:paragraph-count="2" meta:word-count="28" meta:character-count="189" meta:non-whitespace-character-count="163"/>
  </office:meta>
</office:document-meta>
</file>